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style:language-asian="en" style:country-asian="US" style:language-complex="ar" style:country-complex="SA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ListParagraph" style:list-style-name="LFO3" style:family="paragraph">
      <style:paragraph-properties fo:margin-bottom="0in"/>
    </style:style>
    <style:style style:name="P11" style:parent-style-name="ListParagraph" style:family="paragraph">
      <style:paragraph-properties fo:margin-bottom="0in"/>
    </style:style>
    <style:style style:name="P12" style:parent-style-name="ListParagraph" style:family="paragraph">
      <style:paragraph-properties fo:margin-bottom="0in"/>
    </style:style>
    <style:style style:name="T13" style:parent-style-name="DefaultParagraphFont" style:family="text">
      <style:text-properties style:text-position="super 66.6%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Picture 2" text:anchor-type="paragraph" svg:x="2.68125in" svg:y="-0.67292in" svg:width="1.52083in" svg:height="1.52083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/>
      <text:p text:style-name="P5"/>
      <text:p text:style-name="P6"/>
      <text:p text:style-name="P7">AGENDA</text:p>
      <text:p text:style-name="P8">February 11th, 2026</text:p>
      <text:p text:style-name="P9"/>
      <text:p text:style-name="Standard">1. Call Meeting to order<text:s/></text:p>
      <text:p text:style-name="Standard">2. Guests: <text:s/></text:p>
      <text:p text:style-name="Standard"/>
      <text:list text:style-name="LFO3" text:continue-numbering="true">
        <text:list-item>
          <text:p text:style-name="P10">Manager’s (administrative) Updates: Manager Report</text:p>
        </text:list-item>
      </text:list>
      <text:p text:style-name="Standard"/>
      <text:p text:style-name="Standard"/>
      <text:p text:style-name="P11"/>
      <text:p text:style-name="P12"/>
      <text:p text:style-name="Standard">4. Old Business <text:s/></text:p>
      <text:p text:style-name="Standard"><text:s text:c="23"/>-Audits Financial<text:s/>Coverage<text:s/><text:s text:c="11"/></text:p>
      <text:p text:style-name="Standard"><text:tab/><text:tab/><text:s text:c="10"/></text:p>
      <text:p text:style-name="Standard"><text:tab/><text:tab/><text:tab/></text:p>
      <text:p text:style-name="Standard"><text:tab/><text:tab/><text:s text:c="10"/></text:p>
      <text:p text:style-name="Standard"/>
      <text:p text:style-name="Standard"/>
      <text:p text:style-name="Standard">5. Approve<text:s/>Minutes from January 2026</text:p>
      <text:p text:style-name="Standard"/>
      <text:p text:style-name="Standard">6. Approve Financial Report January 2026</text:p>
      <text:p text:style-name="Standard"/>
      <text:p text:style-name="Standard"/>
      <text:p text:style-name="Standard"/>
      <text:p text:style-name="Standard">7. <text:s/>New Business</text:p>
      <text:p text:style-name="Standard"><text:tab/><text:tab/><text:tab/></text:p>
      <text:p text:style-name="Standard"><text:tab/><text:tab/>-Adopt in Strategic Plan<text:tab/></text:p>
      <text:p text:style-name="Standard"/>
      <text:p text:style-name="Standard"/>
      <text:p text:style-name="Standard">8. Executive session meeting</text:p>
      <text:p text:style-name="Standard"><text:tab/></text:p>
      <text:p text:style-name="Standard">9. Adjournment of Meeting</text:p>
      <text:p text:style-name="Standard"/>
      <text:p text:style-name="Standard">10. Next Meeting: March 16<text:span text:style-name="T13">th</text:span>, 2026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Paragraph" style:display-name="List Paragraph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/>
    <style:style style:name="NoSpacing" style:display-name="No Spacing" style:family="paragraph">
      <style:text-properties style:font-name-complex="Mangal" style:font-size-complex="10.5pt" fo:hyphenate="false"/>
    </style:style>
    <style:style style:name="BalloonText" style:display-name="Balloon Text" style:family="paragraph" style:parent-style-name="Normal">
      <style:text-properties style:font-name="Segoe UI" style:font-name-complex="Mangal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Mangal" fo:font-size="9pt" style:font-size-asian="9pt" style:font-size-complex="8pt"/>
    </style:style>
    <text:list-style style:name="WWNum1" style:display-name="WWNum1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ighDesert PR</meta:initial-creator>
    <dc:creator>HighDesert PR</dc:creator>
    <meta:creation-date>2026-02-05T21:09:00Z</meta:creation-date>
    <dc:date>2026-02-10T20:56:00Z</dc:date>
    <meta:print-date>2026-02-10T17:02:00Z</meta:print-date>
    <meta:template xlink:href="Normal" xlink:type="simple"/>
    <meta:editing-cycles>5</meta:editing-cycles>
    <meta:editing-duration>PT14340S</meta:editing-duration>
    <meta:document-statistic meta:page-count="1" meta:paragraph-count="14" meta:word-count="56" meta:character-count="431" meta:row-count="39" meta:non-whitespace-character-count="313"/>
  </office:meta>
</office:document-meta>
</file>